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ธีระนันท์ ช่วงพิชิต .บอกเก้า-เล่าสิบ ย่านกะดีจีน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August 25, 2026, http://202.29.54.157/s/library/item/3768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4:12.000</dc:date>
    <meta:generator>PHPWord</meta:generator>
    <meta:initial-creator>Anonymous</meta:initial-creator>
    <meta:creation-date>2026-08-24T21:14:12.000</meta:creation-date>
    <meta:keyword>Bibliography</meta:keyword>
    <meta:user-defined meta:name="Category"/>
    <meta:user-defined meta:name="Company"/>
    <meta:user-defined meta:name="Manager"/>
  </office:meta>
</office:document-meta>
</file>